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2b8c2aa394a15364be9eb0eadfa93d.jpg"/>
  <manifest:file-entry manifest:media-type="image/jpeg" manifest:full-path="Pictures/5840e57b27a802b387a60376bd109a6c.jpg"/>
  <manifest:file-entry manifest:media-type="image/jpeg" manifest:full-path="Pictures/29ce84f94751095b5100be56b2f08252.jpg"/>
  <manifest:file-entry manifest:media-type="image/jpeg" manifest:full-path="Pictures/216a33c9dd9ecfc8b1db3aaac567707f.jpg"/>
  <manifest:file-entry manifest:media-type="image/jpeg" manifest:full-path="Pictures/5e4dd6b791b1705721bf9694d2c39f2b.jpg"/>
  <manifest:file-entry manifest:media-type="image/jpeg" manifest:full-path="Pictures/77ccc087264c910c7d2bd4d1e0a0aa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更改电子邮件密码_自动回复_转发等"/><text:bookmark-start text:name="__RefHeading___如何更改电子邮件密码_自动回复_转发等_1"/><text:bookmark-start text:name="如何更改电子邮件密码_自动回复_转发等"/>如何更改电子邮件密码、自动回复、转发等。<text:bookmark-end text:name="__RefHeading___如何更改电子邮件密码_自动回复_转发等_1"/><text:bookmark-end text:name="如何更改电子邮件密码_自动回复_转发等"/></text:h>
      <text:list text:style-name="List_20_1" text:continue-numbering="false">
        <text:list-item>
          <text:p text:style-name="LastListParagraph_List_20_1_Content_First"> 这部份控制面板, 目前只有英文版. 短期内也不会有中文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每次保存后, 要等1分钟 设置才生效. 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打开 <text:a xlink:type="simple" xlink:href="https://sxl.net/app" text:style-name="Internet_20_link" text:visited-style-name="Visited_20_Internet_20_Link">https://sxl.net/app</text:a>  </text:p>
        </text:list-item>
      </text:list>
      <text:p text:style-name="Text_20_body"><draw:a xlink:type="simple" xlink:href="https://cdn.sxl.net/25/251746778696.jpg"><draw:frame draw:style-name="media" draw:name="0" text:anchor-type="as-char" draw:z-index="0" svg:width="16.536458333333cm" svg:height="5.476875cm"><draw:image xlink:href="Pictures/752b8c2aa394a15364be9eb0eadfa93d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击Control Panel (控制面板)</text:p>
        </text:list-item>
      </text:list>
      <text:p text:style-name="Text_20_body"><draw:a xlink:type="simple" xlink:href="https://cdn.sxl.net/25/251746778734.jpg"><draw:frame draw:style-name="media" draw:name="1" text:anchor-type="as-char" draw:z-index="1" svg:width="22.833541666667cm" style:rel-width="100%" svg:height="8.651875cm" style:rel-height="scale"><draw:image xlink:href="Pictures/5840e57b27a802b387a60376bd109a6c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使用您的电子邮件地址和密码登录</text:p>
        </text:list-item>
      </text:list>
      <text:p text:style-name="Text_20_body"><draw:a xlink:type="simple" xlink:href="https://cdn.sxl.net/25/251746201943.jpg"><draw:frame draw:style-name="media" draw:name="2" text:anchor-type="as-char" draw:z-index="2" svg:width="12.329583333333cm" svg:height="9.286875cm"><draw:image xlink:href="Pictures/29ce84f94751095b5100be56b2f08252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在左边，点 要更改的内容</text:p>
        </text:list-item>
      </text:list>
      <text:p text:style-name="Text_20_body"><draw:a xlink:type="simple" xlink:href="https://cdn.sxl.net/25/251746202140.jpg"><draw:frame draw:style-name="media" draw:name="3" text:anchor-type="as-char" draw:z-index="3" svg:width="8.7047916666667cm" style:rel-width="100%" svg:height="8.969375cm" style:rel-height="scale"><draw:image xlink:href="Pictures/216a33c9dd9ecfc8b1db3aaac567707f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Password 可以改密码</text:p>
        </text:list-item>
      </text:list>
      <text:p text:style-name="Text_20_body"><draw:a xlink:type="simple" xlink:href="https://cdn.sxl.net/25/251746785881.jpg"><draw:frame draw:style-name="media" draw:name="4" text:anchor-type="as-char" draw:z-index="4" svg:width="28.998333333333cm" style:rel-width="100%" svg:height="13.202708333333cm" style:rel-height="scale"><draw:image xlink:href="Pictures/5e4dd6b791b1705721bf9694d2c39f2b.jpg" xlink:type="simple" xlink:show="embed" xlink:actuate="onLoad"/></draw:frame></draw:a></text:p>
      <text:list text:style-name="List_20_1" text:continue-numbering="false">
        <text:list-item>
          <text:p text:style-name="List_20_1_Content_First"> 自我感觉收不到邮件的人, 可以把 垃圾邮件过滤 改成 “Disable” (关掉)</text:p>
        </text:list-item>
        <text:list-item>
          <text:p text:style-name="List_20_1_Content"> 收太多垃圾邮件的人, 可以把 垃圾邮件过滤 改成 “High”</text:p>
        </text:list-item>
        <text:list-item>
          <text:p text:style-name="List_20_1_Content_Last"> 如改了引发更多问题 请改回 “Inherit domain settings”</text:p>
        </text:list-item>
      </text:list>
      <text:p text:style-name="Text_20_body"><draw:a xlink:type="simple" xlink:href="https://cdn.sxl.net/25/251746786263.jpg"><draw:frame draw:style-name="media" draw:name="5" text:anchor-type="as-char" draw:z-index="5" svg:width="24.60625cm" style:rel-width="100%" svg:height="13.890625cm" style:rel-height="scale"><draw:image xlink:href="Pictures/77ccc087264c910c7d2bd4d1e0a0aa06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07::27:59</meta:creation-date>
    <dc:creator>Generated</dc:creator>
    <dc:date>2026-08-16T07::27:59</dc:date>
    <dc:language>en-US</dc:language>
    <meta:editing-cycles>1</meta:editing-cycles>
    <meta:editing-duration>PT0S</meta:editing-duration>
    <dc:title>zh:如何更改电子邮件密码_自动回复_转发等</dc:title>
  </office:meta>
</office:document-meta>
</file>