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7097d1f044be4e7b8e5d885be64f8fb.jpg"/>
  <manifest:file-entry manifest:media-type="image/jpeg" manifest:full-path="Pictures/e095d0063e352ed21a65b4eeb646c7a5.jpg"/>
  <manifest:file-entry manifest:media-type="image/jpeg" manifest:full-path="Pictures/53bd91ec14b91256127ea829d6b032db.jpg"/>
  <manifest:file-entry manifest:media-type="image/jpeg" manifest:full-path="Pictures/732ade2e84d15459a6f6aa4988a4eb5a.jpg"/>
  <manifest:file-entry manifest:media-type="image/jpeg" manifest:full-path="Pictures/56694aec0b7b1ba30c40b3044f8e6f31.jpg"/>
  <manifest:file-entry manifest:media-type="image/jpeg" manifest:full-path="Pictures/f5208d8e461b8ae38b4d4f8c8d62e6e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zh:如何在电脑打开_webmail網頁郵箱"/><text:bookmark-start text:name="__RefHeading___如何在电脑打开_webmail網頁郵件_1"/><text:bookmark-start text:name="如何在电脑打开_webmail網頁郵件"/>如何在电脑打开 WebMail網頁郵件<text:bookmark-end text:name="__RefHeading___如何在电脑打开_webmail網頁郵件_1"/><text:bookmark-end text:name="如何在电脑打开_webmail網頁郵件"/></text:h>
      <text:p text:style-name="Text_20_body">打开浏览器</text:p>
      <text:p text:style-name="Text_20_body"><draw:a xlink:type="simple" xlink:href="https://cdn.sxl.net/25/251746638890.jpg"><draw:frame draw:style-name="media" draw:name="0" text:anchor-type="as-char" draw:z-index="0" svg:width="15.24cm" svg:height="3.7570833333333cm"><draw:image xlink:href="Pictures/a7097d1f044be4e7b8e5d885be64f8fb.jpg" xlink:type="simple" xlink:show="embed" xlink:actuate="onLoad"/></draw:frame></draw:a></text:p>
      <text:p text:style-name="Text_20_body">在网址栏 (不是搜索栏) 输入 sxl.net/app 然后按输入(Enter)</text:p>
      <text:p text:style-name="Text_20_body"><draw:a xlink:type="simple" xlink:href="https://cdn.sxl.net/25/251746639000.jpg"><draw:frame draw:style-name="media" draw:name="1" text:anchor-type="as-char" draw:z-index="1" svg:width="13.335cm" svg:height="3.730625cm"><draw:image xlink:href="Pictures/e095d0063e352ed21a65b4eeb646c7a5.jpg" xlink:type="simple" xlink:show="embed" xlink:actuate="onLoad"/></draw:frame></draw:a></text:p>
      <text:p text:style-name="Text_20_body">点开 WebMail</text:p>
      <text:p text:style-name="Text_20_body"><draw:a xlink:type="simple" xlink:href="https://cdn.sxl.net/25/251746639045.jpg"><draw:frame draw:style-name="media" draw:name="2" text:anchor-type="as-char" draw:z-index="2" svg:width="10.609791666667cm" svg:height="6.2970833333333cm"><draw:image xlink:href="Pictures/53bd91ec14b91256127ea829d6b032db.jpg" xlink:type="simple" xlink:show="embed" xlink:actuate="onLoad"/></draw:frame></draw:a></text:p>
      <text:p text:style-name="Text_20_body">在 Username 栏, 输入你的完整电邮地址在 Password 栏, 输入你的密码然后点击 LOGIN</text:p>
      <text:p text:style-name="Text_20_body"><draw:a xlink:type="simple" xlink:href="https://cdn.sxl.net/25/251746639216.jpg"><draw:frame draw:style-name="media" draw:name="3" text:anchor-type="as-char" draw:z-index="3" svg:width="10.662708333333cm" svg:height="6.9585416666667cm"><draw:image xlink:href="Pictures/732ade2e84d15459a6f6aa4988a4eb5a.jpg" xlink:type="simple" xlink:show="embed" xlink:actuate="onLoad"/></draw:frame></draw:a></text:p>
      <text:p text:style-name="Text_20_body">如这是你的私人电脑(不是谁都能用的), 点击保存密码, 以后登陆就不用每次输入</text:p>
      <text:p text:style-name="Text_20_body"><draw:a xlink:type="simple" xlink:href="https://cdn.sxl.net/25/251746639266.jpg"><draw:frame draw:style-name="media" draw:name="4" text:anchor-type="as-char" draw:z-index="4" svg:width="11.27125cm" svg:height="8.2285416666667cm"><draw:image xlink:href="Pictures/56694aec0b7b1ba30c40b3044f8e6f31.jpg" xlink:type="simple" xlink:show="embed" xlink:actuate="onLoad"/></draw:frame></draw:a></text:p>
      <text:p text:style-name="Text_20_body">如果不是显示中文, 这样点 改成中文</text:p>
      <text:p text:style-name="Text_20_body"><draw:a xlink:type="simple" xlink:href="https://cdn.sxl.net/25/251746639673.jpg"><draw:frame draw:style-name="media" draw:name="5" text:anchor-type="as-char" draw:z-index="5" svg:width="32.517291666667cm" style:rel-width="100%" svg:height="19.288125cm" style:rel-height="scale"><draw:image xlink:href="Pictures/f5208d8e461b8ae38b4d4f8c8d62e6e0.jpg" xlink:type="simple" xlink:show="embed" xlink:actuate="onLoad"/></draw:frame></draw:a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0::29:18</meta:creation-date>
    <dc:creator>Generated</dc:creator>
    <dc:date>2026-08-16T10::29:18</dc:date>
    <dc:language>en-US</dc:language>
    <meta:editing-cycles>1</meta:editing-cycles>
    <meta:editing-duration>PT0S</meta:editing-duration>
    <dc:title>zh:如何在电脑打开_webmail網頁郵箱</dc:title>
  </office:meta>
</office:document-meta>
</file>