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0318b848b9724d89942367f02eb123.jpg"/>
  <manifest:file-entry manifest:media-type="image/jpeg" manifest:full-path="Pictures/1f5a8343c98cbf08e6fc4b891a9e2b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如何在手机打开_webmail網頁郵箱"/><text:bookmark-start text:name="__RefHeading___如何在手机打开_webmail_網頁郵箱_1"/><text:bookmark-start text:name="如何在手机打开_webmail_網頁郵箱"/>如何在手机打开 WebMail 網頁郵箱<text:bookmark-end text:name="__RefHeading___如何在手机打开_webmail_網頁郵箱_1"/><text:bookmark-end text:name="如何在手机打开_webmail_網頁郵箱"/></text:h>
      <text:p text:style-name="Text_20_body">我们的網頁郵箱也可在移动设备（安卓、iPhone、iPad、平板电脑、电视盒等）上正常使用。使用电脑相同方法登录</text:p>
      <text:list text:style-name="List_20_1" text:continue-numbering="false">
        <text:list-item>
          <text:p text:style-name="List_20_1_Content_First"> 打开浏览器</text:p>
        </text:list-item>
        <text:list-item>
          <text:p text:style-name="List_20_1_Content"> 在地址栏中输入 <text:span text:style-name="Source_20_Text">sxl.net/app</text:span></text:p>
        </text:list-item>
        <text:list-item>
          <text:p text:style-name="List_20_1_Content"> 点击 WebMail</text:p>
        </text:list-item>
        <text:list-item>
          <text:p text:style-name="List_20_1_Content"> 使用您的电子邮件地址和密码登录</text:p>
        </text:list-item>
        <text:list-item>
          <text:p text:style-name="List_20_1_Content_Last"> 将密码保存在私人手机上。</text:p>
        </text:list-item>
      </text:list>
      <text:p text:style-name="Text_20_body">大多数浏览器的菜单中都提供了 <text:span text:style-name="Plugin_Wrap_Span_Highlighted">加入主画面</text:span> 选项</text:p>
      <text:list text:style-name="List_20_1" text:continue-numbering="false">
        <text:list-item>
          <text:p text:style-name="LastListParagraph_List_20_1_Content_First"> 这是 Android 版 Firefox 的示例，但其他浏览器也有类似的功能（可能措辞不同）</text:p>
        </text:list-item>
      </text:list>
      <text:p text:style-name="Text_20_body"><draw:a xlink:type="simple" xlink:href="https://cdn.sxl.net/25/251746203811.jpg"><draw:frame draw:style-name="media" draw:name="0" text:anchor-type="as-char" draw:z-index="0" svg:width="16.007291666667cm" svg:height="12.85875cm"><draw:image xlink:href="Pictures/6c0318b848b9724d89942367f02eb123.jpg" xlink:type="simple" xlink:show="embed" xlink:actuate="onLoad"/></draw:frame></draw:a></text:p>
      <text:p text:style-name="Text_20_body">加入主画面后，它就像一个普通的手机APP一样<draw:a xlink:type="simple" xlink:href="https://cdn.sxl.net/25/251746203771.jpg"><draw:frame draw:style-name="media" draw:name="1" text:anchor-type="as-char" draw:z-index="1" svg:width="15.478125cm" svg:height="9.8689583333333cm"><draw:image xlink:href="Pictures/1f5a8343c98cbf08e6fc4b891a9e2bf9.jpg" xlink:type="simple" xlink:show="embed" xlink:actuate="onLoad"/></draw:frame></draw:a></text:p>
      <text:list text:style-name="List_20_1" text:continue-numbering="false">
        <text:list-item>
          <text:p text:style-name="List_20_1_Content_First"> 这人制作了一个视频，教你如何把任意网站加入主画面：<text:a xlink:type="simple" xlink:href="https://youtu.be/LLqD9OgKT5Y" text:style-name="Internet_20_link" text:visited-style-name="Visited_20_Internet_20_Link">https://youtu.be/LLqD9OgKT5Y</text:a> </text:p>
          <text:list text:style-name="List_20_1">
            <text:list-item>
              <text:p text:style-name="List_20_1_Content"> 打不开Youtube, 可以直接下载看: <text:a xlink:type="simple" xlink:href="https://cdn.sxl.net/2025/1746742794.mp4" text:style-name="Internet_20_link" text:visited-style-name="Visited_20_Internet_20_Link">https://cdn.sxl.net/2025/1746742794.mp4</text:a></text:p>
            </text:list-item>
          </text:list>
        </text:list-item>
        <text:list-item>
          <text:p text:style-name="List_20_1_Content_Last"> 你可以用这个方法将 WebMail 添加到主屏幕。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9:18</meta:creation-date>
    <dc:creator>Generated</dc:creator>
    <dc:date>2026-08-16T10::29:18</dc:date>
    <dc:language>en-US</dc:language>
    <meta:editing-cycles>1</meta:editing-cycles>
    <meta:editing-duration>PT0S</meta:editing-duration>
    <dc:title>zh:如何在手机打开_webmail網頁郵箱</dc:title>
  </office:meta>
</office:document-meta>
</file>