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a9771d1d9cbc9a69fa235e88bae226c.jpg"/>
  <manifest:file-entry manifest:media-type="image/jpeg" manifest:full-path="Pictures/80917baa19454f6b8543a81a9a901a85.jpg"/>
  <manifest:file-entry manifest:media-type="image/jpeg" manifest:full-path="Pictures/b36fbe5c373fa34510bbfded7784eccb.jpg"/>
  <manifest:file-entry manifest:media-type="image/jpeg" manifest:full-path="Pictures/7dc4c5ab45f10960372e1704dea95aa2.jpg"/>
  <manifest:file-entry manifest:media-type="image/jpeg" manifest:full-path="Pictures/24fad16b03d0b99e4759f4ff0edcaf48.jpg"/>
  <manifest:file-entry manifest:media-type="image/jpeg" manifest:full-path="Pictures/d22a0f42e70227bb53519940062c2872.jpg"/>
  <manifest:file-entry manifest:media-type="image/jpeg" manifest:full-path="Pictures/22bea981c71dfbda64d62e460183159d.jpg"/>
  <manifest:file-entry manifest:media-type="image/jpeg" manifest:full-path="Pictures/f59c731742a16c8a0b2fd4cf248acafd.jpg"/>
  <manifest:file-entry manifest:media-type="image/jpeg" manifest:full-path="Pictures/c1fcf9fc230b9eb46f7e916a5dbde2e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zh:如何下載_rustdesk_遠程"/>English » <text:a xlink:type="simple" xlink:href="https://wiki.sxl.net/en:how_to_download_rustdesk" text:style-name="Internet_20_link" text:visited-style-name="Visited_20_Internet_20_Link">how_to_download_rustdesk</text:a></text:p>
      <text:h text:style-name="Heading_20_2" text:outline-level="2"><text:bookmark-start text:name="__RefHeading___如何下載_rustdesk遠程_1"/><text:bookmark-start text:name="如何下載_rustdesk遠程"/>如何下載 Rustdesk遠程<text:bookmark-end text:name="__RefHeading___如何下載_rustdesk遠程_1"/><text:bookmark-end text:name="如何下載_rustdesk遠程"/></text:h>
      <text:list text:style-name="List_20_1" text:continue-numbering="false">
        <text:list-item>
          <text:p text:style-name="List_20_1_Content_First"> Rustdesk软件, 可让我远程控制你的电脑, 为你解决问题. </text:p>
        </text:list-item>
        <text:list-item>
          <text:p text:style-name="List_20_1_Content"> <text:span text:style-name="Plugin_Wrap_Span_Highlighted">中国大陆常用的向日葵/Todesk远程, 都已经封锁了香港, QQ没有系统权限, 这些我都不能用, 清不要再问.</text:span> </text:p>
        </text:list-item>
        <text:list-item>
          <text:p text:style-name="List_20_1_Content_Last"> 如 Rustdesk遠程 打不开/太卡/连不上 可用 <text:a xlink:type="simple" xlink:href="https://wiki.sxl.net/zh:%E5%A6%82%E4%BD%95%E4%B8%8B%E8%BC%89%E5%AE%89%E5%8A%9B%E6%A1%8C_anydesk_%E9%81%A0%E7%A8%8B" text:style-name="Internet_20_link" text:visited-style-name="Visited_20_Internet_20_Link">Anydesk遠程</text:a></text:p>
        </text:list-item>
      </text:list>
      <text:p text:style-name="Text_20_body">打开浏览器<draw:a xlink:type="simple" xlink:href="https://cdn.sxl.net/25/251746629700.jpg"><draw:frame draw:style-name="media" draw:name="0" text:anchor-type="as-char" draw:z-index="0" svg:width="13.996458333333cm" svg:height="3.4660416666667cm"><draw:image xlink:href="Pictures/aa9771d1d9cbc9a69fa235e88bae226c.jpg" xlink:type="simple" xlink:show="embed" xlink:actuate="onLoad"/></draw:frame></draw:a></text:p>
      <text:p text:style-name="Text_20_body">在网址栏 (不是搜索栏) 输入 <text:span text:style-name="Source_20_Text">rustdesk.com</text:span> 然后按回车(输入) <text:span text:style-name="Plugin_Keyboard___keyboard">Enter</text:span></text:p>
      <text:p text:style-name="Text_20_body"><draw:a xlink:type="simple" xlink:href="https://cdn.sxl.net/25/251746630099.jpg"><draw:frame draw:style-name="media" draw:name="1" text:anchor-type="as-char" draw:z-index="1" svg:width="16.139583333333cm" svg:height="6.111875cm"><draw:image xlink:href="Pictures/80917baa19454f6b8543a81a9a901a85.jpg" xlink:type="simple" xlink:show="embed" xlink:actuate="onLoad"/></draw:frame></draw:a></text:p>
      <text:p text:style-name="Text_20_body">点击蓝色下载</text:p>
      <text:p text:style-name="Text_20_body"><draw:a xlink:type="simple" xlink:href="https://cdn.sxl.net/25/251746630292.jpg"><draw:frame draw:style-name="media" draw:name="2" text:anchor-type="as-char" draw:z-index="2" svg:width="22.119166666667cm" style:rel-width="100%" svg:height="6.5352083333333cm" style:rel-height="scale"><draw:image xlink:href="Pictures/b36fbe5c373fa34510bbfded7784eccb.jpg" xlink:type="simple" xlink:show="embed" xlink:actuate="onLoad"/></draw:frame></draw:a></text:p>
      <text:p text:style-name="Text_20_body">如你使用Windows系统, 点击Windows x86-64 (64-bit) 里的 EXE</text:p>
      <text:p text:style-name="Text_20_body"><draw:a xlink:type="simple" xlink:href="https://cdn.sxl.net/25/251746197257.jpg"><draw:frame draw:style-name="media" draw:name="3" text:anchor-type="as-char" draw:z-index="3" svg:width="16.959791666667cm" svg:height="8.7047916666667cm"><draw:image xlink:href="Pictures/7dc4c5ab45f10960372e1704dea95aa2.jpg" xlink:type="simple" xlink:show="embed" xlink:actuate="onLoad"/></draw:frame></draw:a></text:p>
      <text:p text:style-name="Text_20_body">下载后 点击打开文件</text:p>
      <text:p text:style-name="Text_20_body"><draw:a xlink:type="simple" xlink:href="https://cdn.sxl.net/25/251746630475.jpg"><draw:frame draw:style-name="media" draw:name="4" text:anchor-type="as-char" draw:z-index="4" svg:width="14.843125cm" svg:height="6.2441666666667cm"><draw:image xlink:href="Pictures/24fad16b03d0b99e4759f4ff0edcaf48.jpg" xlink:type="simple" xlink:show="embed" xlink:actuate="onLoad"/></draw:frame></draw:a></text:p>
      <text:p text:style-name="Text_20_body">把你的ID拍照给我</text:p>
      <text:p text:style-name="Text_20_body"><draw:a xlink:type="simple" xlink:href="https://cdn.sxl.net/25/251746630529.jpg"><draw:frame draw:style-name="media" draw:name="5" text:anchor-type="as-char" draw:z-index="5" svg:width="21.537083333333cm" style:rel-width="100%" svg:height="16.113125cm" style:rel-height="scale"><draw:image xlink:href="Pictures/d22a0f42e70227bb53519940062c2872.jpg" xlink:type="simple" xlink:show="embed" xlink:actuate="onLoad"/></draw:frame></draw:a></text:p>
      <text:p text:style-name="Text_20_body">如出现这画面, 点允许</text:p>
      <text:p text:style-name="Text_20_body"><draw:a xlink:type="simple" xlink:href="https://cdn.sxl.net/25/251746630788.jpg"><draw:frame draw:style-name="media" draw:name="6" text:anchor-type="as-char" draw:z-index="6" svg:width="12.647083333333cm" svg:height="11.191875cm"><draw:image xlink:href="Pictures/22bea981c71dfbda64d62e460183159d.jpg" xlink:type="simple" xlink:show="embed" xlink:actuate="onLoad"/></draw:frame></draw:a></text:p>
      <text:p text:style-name="Text_20_body">我连接时要点绿色 <text:span text:style-name="Plugin_Wrap_Span_Highlighted">接受并提权</text:span></text:p>
      <text:p text:style-name="Text_20_body"><draw:a xlink:type="simple" xlink:href="https://cdn.sxl.net/25/251746632253.jpg"><draw:frame draw:style-name="media" draw:name="7" text:anchor-type="as-char" draw:z-index="7" svg:width="10.451041666667cm" svg:height="14.366875cm"><draw:image xlink:href="Pictures/f59c731742a16c8a0b2fd4cf248acafd.jpg" xlink:type="simple" xlink:show="embed" xlink:actuate="onLoad"/></draw:frame></draw:a></text:p>
      <text:p text:style-name="Text_20_body">如出现这画面, 点是</text:p>
      <text:p text:style-name="Text_20_body"><draw:a xlink:type="simple" xlink:href="https://cdn.sxl.net/25/251746632364.jpg"><draw:frame draw:style-name="media" draw:name="8" text:anchor-type="as-char" draw:z-index="8" svg:width="12.85875cm" svg:height="10.027708333333cm"><draw:image xlink:href="Pictures/c1fcf9fc230b9eb46f7e916a5dbde2e1.jpg" xlink:type="simple" xlink:show="embed" xlink:actuate="onLoad"/></draw:frame></draw:a></text:p>
      <text:p text:style-name="Text_20_body">如还还有问题 请看下面其中一个教学视频</text:p>
      <text:list text:style-name="List_20_1" text:continue-numbering="false">
        <text:list-item>
          <text:p text:style-name="List_20_1_Content_First"> 广东话: <text:a xlink:type="simple" xlink:href="https://cdn.sxl.net/2025/1746632455.mp4" text:style-name="Internet_20_link" text:visited-style-name="Visited_20_Internet_20_Link">https://cdn.sxl.net/2025/1746632455.mp4</text:a></text:p>
        </text:list-item>
        <text:list-item>
          <text:p text:style-name="List_20_1_Content"> English: <text:a xlink:type="simple" xlink:href="https://cdn.sxl.net/2025/1746632442.mp4" text:style-name="Internet_20_link" text:visited-style-name="Visited_20_Internet_20_Link">https://cdn.sxl.net/2025/1746632442.mp4</text:a></text:p>
        </text:list-item>
        <text:list-item>
          <text:p text:style-name="List_20_1_Content_Last"> 普通话: <text:a xlink:type="simple" xlink:href="https://cdn.sxl.net/2025/1746632422.mp4" text:style-name="Internet_20_link" text:visited-style-name="Visited_20_Internet_20_Link">https://cdn.sxl.net/2025/1746632422.mp4</text:a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1::28:21</meta:creation-date>
    <dc:creator>Generated</dc:creator>
    <dc:date>2026-08-15T11::28:21</dc:date>
    <dc:language>en-US</dc:language>
    <meta:editing-cycles>1</meta:editing-cycles>
    <meta:editing-duration>PT0S</meta:editing-duration>
    <dc:title>zh:如何下載_rustdesk_遠程</dc:title>
  </office:meta>
</office:document-meta>
</file>