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9771d1d9cbc9a69fa235e88bae22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下載_anydesk_遠程"/><text:bookmark-start text:name="__RefHeading___如何下載_anydesk_安力桌遠程_1"/><text:bookmark-start text:name="如何下載_anydesk_安力桌遠程"/>如何下載 Anydesk 安力桌遠程<text:bookmark-end text:name="__RefHeading___如何下載_anydesk_安力桌遠程_1"/><text:bookmark-end text:name="如何下載_anydesk_安力桌遠程"/></text:h>
      <text:list text:style-name="List_20_1" text:continue-numbering="false">
        <text:list-item>
          <text:p text:style-name="List_20_1_Content_First"> Rustdesk软件, 可让我控制你的电脑, 为你解决问题. </text:p>
        </text:list-item>
        <text:list-item>
          <text:p text:style-name="List_20_1_Content"> 大陆常用的向日葵/Todesk远程, 都已经封锁了香港, QQ没有系统权限不能用, 清不要再问. </text:p>
        </text:list-item>
        <text:list-item>
          <text:p text:style-name="List_20_1_Content_Last"> 如Rustdesk太卡或连不上 可试用Anydesk</text:p>
        </text:list-item>
      </text:list>
      <text:p text:style-name="Text_20_body">打开浏览器<draw:a xlink:type="simple" xlink:href="https://cdn.sxl.net/25/251746629700.jpg"><draw:frame draw:style-name="media" draw:name="0" text:anchor-type="as-char" draw:z-index="0" svg:width="13.996458333333cm" svg:height="3.4660416666667cm"><draw:image xlink:href="Pictures/aa9771d1d9cbc9a69fa235e88bae226c.jpg" xlink:type="simple" xlink:show="embed" xlink:actuate="onLoad"/></draw:frame></draw:a></text:p>
      <text:p text:style-name="Text_20_body">在网址栏 (不是搜索栏) 输入 <text:span text:style-name="Source_20_Text">rustdesk.com</text:span> 然后按回车(输入) <text:span text:style-name="Plugin_Keyboard___keyboard">Enter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08::56:27</meta:creation-date>
    <dc:creator>Generated</dc:creator>
    <dc:date>2026-08-16T08::56:27</dc:date>
    <dc:language>en-US</dc:language>
    <meta:editing-cycles>1</meta:editing-cycles>
    <meta:editing-duration>PT0S</meta:editing-duration>
    <dc:title>zh:如何下載_anydesk_遠程</dc:title>
  </office:meta>
</office:document-meta>
</file>