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a9771d1d9cbc9a69fa235e88bae226c.jpg"/>
  <manifest:file-entry manifest:media-type="image/jpeg" manifest:full-path="Pictures/d0e49e9d8499454229e2e83a3bec80dd.jpg"/>
  <manifest:file-entry manifest:media-type="image/jpeg" manifest:full-path="Pictures/d61c9ed44df5c0ba623b80bec542558f.jpg"/>
  <manifest:file-entry manifest:media-type="image/jpeg" manifest:full-path="Pictures/b8db0103dd4ba93ac9b0806beb8cbc75.jpg"/>
  <manifest:file-entry manifest:media-type="image/jpeg" manifest:full-path="Pictures/12e6fd4487b2c9efb5a679097cc54680.jpg"/>
  <manifest:file-entry manifest:media-type="image/jpeg" manifest:full-path="Pictures/274a18b808864e9c4fa3085e72e2242e.jpg"/>
  <manifest:file-entry manifest:media-type="image/jpeg" manifest:full-path="Pictures/0efc5d69e5f76f8a3c17846ae72e9413.jpg"/>
  <manifest:file-entry manifest:media-type="image/jpeg" manifest:full-path="Pictures/9049dbf38c1900057b657c12c25aaf6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zh:如何下載安力桌_anydesk_遠程"/><text:bookmark-start text:name="__RefHeading___如何下載安力桌_anydesk遠程_1"/><text:bookmark-start text:name="如何下載安力桌_anydesk遠程"/>如何下載安力桌 Anydesk遠程<text:bookmark-end text:name="__RefHeading___如何下載安力桌_anydesk遠程_1"/><text:bookmark-end text:name="如何下載安力桌_anydesk遠程"/></text:h>
      <text:list text:style-name="List_20_1" text:continue-numbering="false">
        <text:list-item>
          <text:p text:style-name="List_20_1_Content_First"> 安力桌 Anydesk遠程软件, 可让我远程控制你的电脑, 为你解决技术问题. </text:p>
        </text:list-item>
        <text:list-item>
          <text:p text:style-name="List_20_1_Content"> <text:span text:style-name="Plugin_Wrap_Span_Highlighted">中国大陆常用的向日葵远程/Todesk远程, 都已经封锁了香港, QQ没有系统权限, 这些我都不能用, 清不要再问.</text:span> </text:p>
        </text:list-item>
        <text:list-item>
          <text:p text:style-name="List_20_1_Content_Last"> 如Anydesk遠程 打不开/太卡/连不上 可用 <text:a xlink:type="simple" xlink:href="https://wiki.sxl.net/zh:%E5%A6%82%E4%BD%95%E4%B8%8B%E8%BC%89_rustdesk_%E9%81%A0%E7%A8%8B" text:style-name="Internet_20_link" text:visited-style-name="Visited_20_Internet_20_Link">Rustdesk遠程</text:a></text:p>
        </text:list-item>
      </text:list>
      <text:p text:style-name="Text_20_body">打开浏览器<draw:a xlink:type="simple" xlink:href="https://cdn.sxl.net/25/251746629700.jpg"><draw:frame draw:style-name="media" draw:name="0" text:anchor-type="as-char" draw:z-index="0" svg:width="13.996458333333cm" svg:height="3.4660416666667cm"><draw:image xlink:href="Pictures/aa9771d1d9cbc9a69fa235e88bae226c.jpg" xlink:type="simple" xlink:show="embed" xlink:actuate="onLoad"/></draw:frame></draw:a></text:p>
      <text:p text:style-name="Text_20_body">在网址栏 (不是搜索栏) 输入 <text:span text:style-name="Source_20_Text">anydesk.com.cn</text:span> 然后按回车(输入) <text:span text:style-name="Plugin_Keyboard___keyboard">Enter</text:span></text:p>
      <text:p text:style-name="Text_20_body"><draw:a xlink:type="simple" xlink:href="https://cdn.sxl.net/25/251746632966.jpg"><draw:frame draw:style-name="media" draw:name="1" text:anchor-type="as-char" draw:z-index="1" svg:width="14.12875cm" svg:height="6.5616666666667cm"><draw:image xlink:href="Pictures/d0e49e9d8499454229e2e83a3bec80dd.jpg" xlink:type="simple" xlink:show="embed" xlink:actuate="onLoad"/></draw:frame></draw:a></text:p>
      <text:p text:style-name="Text_20_body">点击红色 <text:span text:style-name="Plugin_Wrap_Span_Highlighted">立即下载</text:span></text:p>
      <text:p text:style-name="Text_20_body"><draw:a xlink:type="simple" xlink:href="https://cdn.sxl.net/25/251746633016.jpg"><draw:frame draw:style-name="media" draw:name="2" text:anchor-type="as-char" draw:z-index="2" svg:width="18.7325cm" style:rel-width="100%" svg:height="11.509375cm" style:rel-height="scale"><draw:image xlink:href="Pictures/d61c9ed44df5c0ba623b80bec542558f.jpg" xlink:type="simple" xlink:show="embed" xlink:actuate="onLoad"/></draw:frame></draw:a></text:p>
      <text:p text:style-name="Text_20_body">下载后点击 <text:span text:style-name="Plugin_Wrap_Span_Highlighted">打开文件</text:span></text:p>
      <text:p text:style-name="Text_20_body"><draw:a xlink:type="simple" xlink:href="https://cdn.sxl.net/25/251746633081.jpg"><draw:frame draw:style-name="media" draw:name="3" text:anchor-type="as-char" draw:z-index="3" svg:width="13.387916666667cm" svg:height="7.14375cm"><draw:image xlink:href="Pictures/b8db0103dd4ba93ac9b0806beb8cbc75.jpg" xlink:type="simple" xlink:show="embed" xlink:actuate="onLoad"/></draw:frame></draw:a></text:p>
      <text:p text:style-name="Text_20_body">把你的ID用微信拍给我或其他方式告诉我</text:p>
      <text:p text:style-name="Text_20_body"><draw:a xlink:type="simple" xlink:href="https://cdn.sxl.net/25/251746633255.jpg"><draw:frame draw:style-name="media" draw:name="4" text:anchor-type="as-char" draw:z-index="4" svg:width="22.172083333333cm" style:rel-width="100%" svg:height="5.87375cm" style:rel-height="scale"><draw:image xlink:href="Pictures/12e6fd4487b2c9efb5a679097cc54680.jpg" xlink:type="simple" xlink:show="embed" xlink:actuate="onLoad"/></draw:frame></draw:a></text:p>
      <text:p text:style-name="Text_20_body">如出现这画面, 点允许<draw:a xlink:type="simple" xlink:href="https://cdn.sxl.net/25/251746633330.jpg"><draw:frame draw:style-name="media" draw:name="5" text:anchor-type="as-char" draw:z-index="5" svg:width="11.90625cm" svg:height="11.006666666667cm"><draw:image xlink:href="Pictures/274a18b808864e9c4fa3085e72e2242e.jpg" xlink:type="simple" xlink:show="embed" xlink:actuate="onLoad"/></draw:frame></draw:a></text:p>
      <text:p text:style-name="Text_20_body">点 大的接受</text:p>
      <text:p text:style-name="Text_20_body"><draw:a xlink:type="simple" xlink:href="https://cdn.sxl.net/25/251746633466.jpg"><draw:frame draw:style-name="media" draw:name="6" text:anchor-type="as-char" draw:z-index="6" svg:width="19.076458333333cm" style:rel-width="100%" svg:height="14.102291666667cm" style:rel-height="scale"><draw:image xlink:href="Pictures/0efc5d69e5f76f8a3c17846ae72e9413.jpg" xlink:type="simple" xlink:show="embed" xlink:actuate="onLoad"/></draw:frame></draw:a></text:p>
      <text:p text:style-name="Text_20_body">如出现这画面, 点是 </text:p>
      <text:p text:style-name="Text_20_body"><draw:a xlink:type="simple" xlink:href="https://cdn.sxl.net/25/251746633526.jpg"><draw:frame draw:style-name="media" draw:name="7" text:anchor-type="as-char" draw:z-index="7" svg:width="13.070416666667cm" svg:height="10.63625cm"><draw:image xlink:href="Pictures/9049dbf38c1900057b657c12c25aaf60.jpg" xlink:type="simple" xlink:show="embed" xlink:actuate="onLoad"/></draw:frame></draw:a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0::32:19</meta:creation-date>
    <dc:creator>Generated</dc:creator>
    <dc:date>2026-08-16T10::32:19</dc:date>
    <dc:language>en-US</dc:language>
    <meta:editing-cycles>1</meta:editing-cycles>
    <meta:editing-duration>PT0S</meta:editing-duration>
    <dc:title>zh:如何下載安力桌_anydesk_遠程</dc:title>
  </office:meta>
</office:document-meta>
</file>