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cee3105ea3b25215ea83201887c56e3.jpg"/>
  <manifest:file-entry manifest:media-type="image/jpeg" manifest:full-path="Pictures/4d2482458cdc822a68aae00685ffa727.jpg"/>
  <manifest:file-entry manifest:media-type="image/jpeg" manifest:full-path="Pictures/23415cd15752e49d03d51b2f016f9927.jpg"/>
  <manifest:file-entry manifest:media-type="image/jpeg" manifest:full-path="Pictures/46fe882396844b55dd4bda65b104ff8e.jpg"/>
  <manifest:file-entry manifest:media-type="image/jpeg" manifest:full-path="Pictures/24b045496bebe65990afadd60cf28d2e.jpg"/>
  <manifest:file-entry manifest:media-type="image/jpeg" manifest:full-path="Pictures/e052b70becd125dfa945516cd8a5db80.jpg"/>
  <manifest:file-entry manifest:media-type="image/jpeg" manifest:full-path="Pictures/984ba3fa2dde296ec4c8a5e4f0840887.jpg"/>
  <manifest:file-entry manifest:media-type="image/jpeg" manifest:full-path="Pictures/5d4bf0215f4cee5bcd9f7399a4e6884c.jpg"/>
  <manifest:file-entry manifest:media-type="image/jpeg" manifest:full-path="Pictures/e8689a71cdaabef799c8e13dd7defd0a.jpg"/>
  <manifest:file-entry manifest:media-type="image/jpeg" manifest:full-path="Pictures/77d549c9d7aaac181d96cbb35f579378.jpg"/>
  <manifest:file-entry manifest:media-type="image/jpeg" manifest:full-path="Pictures/ff2a61a0bf57583d1bf53461a3c39cd1.jpg"/>
  <manifest:file-entry manifest:media-type="image/jpeg" manifest:full-path="Pictures/0c7132af57d075b0f2449ba5006a40c6.jpg"/>
  <manifest:file-entry manifest:media-type="image/jpeg" manifest:full-path="Pictures/815deb1c88bdc5b16569badae1a7ea2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国内_苹果iphone_如何登陆国外苹果id"/><text:bookmark-start text:name="__RefHeading___国内_苹果iphone_如何登陆国外苹果id_1"/><text:bookmark-start text:name="国内_苹果iphone_如何登陆国外苹果id"/>国内 苹果iphone 如何登陆国外苹果ID<text:bookmark-end text:name="__RefHeading___国内_苹果iphone_如何登陆国外苹果id_1"/><text:bookmark-end text:name="国内_苹果iphone_如何登陆国外苹果id"/></text:h>
      <text:list text:style-name="List_20_1" text:continue-numbering="false">
        <text:list-item>
          <text:p text:style-name="LastListParagraph_List_20_1_Content_First"> 打开 App Store</text:p>
        </text:list-item>
      </text:list>
      <text:p text:style-name="Text_20_body"><draw:a xlink:type="simple" xlink:href="https://cdn.sxl.net/25/251746983755.jpg"><draw:frame draw:style-name="media" draw:name="0" text:anchor-type="as-char" draw:z-index="0" svg:width="12.885208333333cm" svg:height="5.08cm"><draw:image xlink:href="Pictures/acee3105ea3b25215ea83201887c56e3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点 Today</text:p>
        </text:list-item>
      </text:list>
      <text:p text:style-name="Text_20_body"><draw:a xlink:type="simple" xlink:href="https://cdn.sxl.net/25/251746983802.jpg"><draw:frame draw:style-name="media" draw:name="1" text:anchor-type="as-char" draw:z-index="1" svg:width="12.85875cm" svg:height="5.6885416666667cm"><draw:image xlink:href="Pictures/4d2482458cdc822a68aae00685ffa727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点自己头像 </text:p>
        </text:list-item>
      </text:list>
      <text:p text:style-name="Text_20_body"><draw:a xlink:type="simple" xlink:href="https://cdn.sxl.net/25/251746983846.jpg"><draw:frame draw:style-name="media" draw:name="2" text:anchor-type="as-char" draw:z-index="2" svg:width="12.885208333333cm" svg:height="8.175625cm"><draw:image xlink:href="Pictures/23415cd15752e49d03d51b2f016f9927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登出</text:p>
        </text:list-item>
      </text:list>
      <text:p text:style-name="Text_20_body"><draw:a xlink:type="simple" xlink:href="https://cdn.sxl.net/25/251746983871.jpg"><draw:frame draw:style-name="media" draw:name="3" text:anchor-type="as-char" draw:z-index="3" svg:width="12.752916666667cm" svg:height="6.35cm"><draw:image xlink:href="Pictures/46fe882396844b55dd4bda65b104ff8e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输入 国外ID 和密码 点登陆</text:p>
        </text:list-item>
      </text:list>
      <text:p text:style-name="Text_20_body"><draw:a xlink:type="simple" xlink:href="https://cdn.sxl.net/25/251746983980.jpg"><draw:frame draw:style-name="media" draw:name="4" text:anchor-type="as-char" draw:z-index="4" svg:width="12.85875cm" svg:height="10.107083333333cm"><draw:image xlink:href="Pictures/24b045496bebe65990afadd60cf28d2e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这里在转 耐心等待</text:p>
        </text:list-item>
      </text:list>
      <text:p text:style-name="Text_20_body"><draw:a xlink:type="simple" xlink:href="https://cdn.sxl.net/25/251746984048.jpg"><draw:frame draw:style-name="media" draw:name="5" text:anchor-type="as-char" draw:z-index="5" svg:width="12.964583333333cm" svg:height="7.14375cm"><draw:image xlink:href="Pictures/e052b70becd125dfa945516cd8a5db80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输入验证码</text:p>
        </text:list-item>
      </text:list>
      <text:p text:style-name="Text_20_body"><draw:a xlink:type="simple" xlink:href="https://cdn.sxl.net/25/251746984377.jpg"><draw:frame draw:style-name="media" draw:name="6" text:anchor-type="as-char" draw:z-index="6" svg:width="12.832291666667cm" svg:height="10.689166666667cm"><draw:image xlink:href="Pictures/984ba3fa2dde296ec4c8a5e4f0840887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成功登陆了</text:p>
        </text:list-item>
      </text:list>
      <text:p text:style-name="Text_20_body"><draw:a xlink:type="simple" xlink:href="https://cdn.sxl.net/25/251746984511.jpg"><draw:frame draw:style-name="media" draw:name="7" text:anchor-type="as-char" draw:z-index="7" svg:width="13.0175cm" svg:height="9.8425cm"><draw:image xlink:href="Pictures/5d4bf0215f4cee5bcd9f7399a4e6884c.jpg" xlink:type="simple" xlink:show="embed" xlink:actuate="onLoad"/></draw:frame></draw:a></text:p>
      <text:list text:style-name="List_20_1" text:continue-numbering="false">
        <text:list-item>
          <text:p text:style-name="List_20_1_Content_First"> 搜索 你想安装的软件APP</text:p>
        </text:list-item>
        <text:list-item>
          <text:p text:style-name="List_20_1_Content_Last"> 常用的APP搜 <text:span text:style-name="Source_20_Text">telegram</text:span>, <text:span text:style-name="Source_20_Text">instagram</text:span>, <text:span text:style-name="Source_20_Text">hiddify</text:span>, <text:span text:style-name="Source_20_Text">shadowrocket</text:span>, <text:span text:style-name="Source_20_Text">快连</text:span>, <text:span text:style-name="Source_20_Text">QuickQ</text:span>, </text:p>
        </text:list-item>
      </text:list>
      <text:p text:style-name="Text_20_body"><draw:a xlink:type="simple" xlink:href="https://cdn.sxl.net/25/251746984581.jpg"><draw:frame draw:style-name="media" draw:name="8" text:anchor-type="as-char" draw:z-index="8" svg:width="12.964583333333cm" svg:height="6.3235416666667cm"><draw:image xlink:href="Pictures/e8689a71cdaabef799c8e13dd7defd0a.jpg" xlink:type="simple" xlink:show="embed" xlink:actuate="onLoad"/></draw:frame></draw:a></text:p>
      <text:p text:style-name="Text_20_body"><draw:a xlink:type="simple" xlink:href="https://cdn.sxl.net/25/251746985831.jpg"><draw:frame draw:style-name="media" draw:name="9" text:anchor-type="as-char" draw:z-index="9" svg:width="13.202708333333cm" svg:height="5.715cm"><draw:image xlink:href="Pictures/77d549c9d7aaac181d96cbb35f579378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找到后点 取得</text:p>
        </text:list-item>
      </text:list>
      <text:p text:style-name="Text_20_body"><draw:a xlink:type="simple" xlink:href="https://cdn.sxl.net/25/251746985896.jpg"><draw:frame draw:style-name="media" draw:name="10" text:anchor-type="as-char" draw:z-index="10" svg:width="12.85875cm" svg:height="12.276666666667cm"><draw:image xlink:href="Pictures/ff2a61a0bf57583d1bf53461a3c39cd1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点 安装</text:p>
        </text:list-item>
      </text:list>
      <text:p text:style-name="Text_20_body"><draw:a xlink:type="simple" xlink:href="https://cdn.sxl.net/25/251746985984.jpg"><draw:frame draw:style-name="media" draw:name="11" text:anchor-type="as-char" draw:z-index="11" svg:width="13.123333333333cm" svg:height="9.6308333333333cm"><draw:image xlink:href="Pictures/0c7132af57d075b0f2449ba5006a40c6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再输入 国外ID密码</text:p>
        </text:list-item>
      </text:list>
      <text:p text:style-name="Text_20_body"><draw:a xlink:type="simple" xlink:href="https://cdn.sxl.net/25/251746986010.jpg"><draw:frame draw:style-name="media" draw:name="12" text:anchor-type="as-char" draw:z-index="12" svg:width="13.149791666667cm" svg:height="10.742083333333cm"><draw:image xlink:href="Pictures/815deb1c88bdc5b16569badae1a7ea2b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在主页 找到刚安装的软件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9:25</meta:creation-date>
    <dc:creator>Generated</dc:creator>
    <dc:date>2026-08-16T10::29:25</dc:date>
    <dc:language>en-US</dc:language>
    <meta:editing-cycles>1</meta:editing-cycles>
    <meta:editing-duration>PT0S</meta:editing-duration>
    <dc:title>zh:国内_苹果iphone_如何登陆国外苹果id</dc:title>
  </office:meta>
</office:document-meta>
</file>