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3595e84c6f4fc09efdce3fb59c23dc6.jpg"/>
  <manifest:file-entry manifest:media-type="image/jpeg" manifest:full-path="Pictures/35a7ca1549464a18e0d1de41af8ac9c9.jpg"/>
  <manifest:file-entry manifest:media-type="image/jpeg" manifest:full-path="Pictures/5d64799eb92786c6937e4e3c4793e1ba.jpg"/>
  <manifest:file-entry manifest:media-type="image/jpeg" manifest:full-path="Pictures/c63c2a68a874d07d6ea489e8672a07ab.jpg"/>
  <manifest:file-entry manifest:media-type="image/jpeg" manifest:full-path="Pictures/b1dca9d271ef6200f53d4b5ffb76bb6f.jpg"/>
  <manifest:file-entry manifest:media-type="image/jpeg" manifest:full-path="Pictures/c71e357fb6c255982687064384b93140.jpg"/>
  <manifest:file-entry manifest:media-type="image/jpeg" manifest:full-path="Pictures/1c4a4743f5e54fe837079ba3e0be37b2.jpg"/>
  <manifest:file-entry manifest:media-type="image/jpeg" manifest:full-path="Pictures/92268d368724c8fde1790a51e7c31b61.jpg"/>
  <manifest:file-entry manifest:media-type="image/jpeg" manifest:full-path="Pictures/acdab2a2134337d94a96b2926da4c5df.jpg"/>
  <manifest:file-entry manifest:media-type="image/jpeg" manifest:full-path="Pictures/f4b6b1a319e8dc9d9da7a3d76a688f0b.jpg"/>
  <manifest:file-entry manifest:media-type="image/jpeg" manifest:full-path="Pictures/cb759d553c8be063676326cdd33c5fbe.jpg"/>
  <manifest:file-entry manifest:media-type="image/jpeg" manifest:full-path="Pictures/d79f7836cbab2f23a00929ad294598b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etup_iphone_english"/><text:bookmark-start text:name="__RefHeading___setup_iphone_english_1"/><text:bookmark-start text:name="setup_iphone_english"/>setup iphone english<text:bookmark-end text:name="__RefHeading___setup_iphone_english_1"/><text:bookmark-end text:name="setup_iphone_english"/></text:h>
      <text:p text:style-name="Text_20_body"><draw:a xlink:type="simple" xlink:href="https://cdn.sxl.net/25/251746947735.jpg"><draw:frame draw:style-name="media" draw:name="0" text:anchor-type="as-char" draw:z-index="0" svg:width="13.096875cm" svg:height="8.334375cm"><draw:image xlink:href="Pictures/23595e84c6f4fc09efdce3fb59c23dc6.jpg" xlink:type="simple" xlink:show="embed" xlink:actuate="onLoad"/></draw:frame></draw:a></text:p>
      <text:p text:style-name="Text_20_body"><draw:a xlink:type="simple" xlink:href="https://cdn.sxl.net/25/251746947817.jpg"><draw:frame draw:style-name="media" draw:name="1" text:anchor-type="as-char" draw:z-index="1" svg:width="13.123333333333cm" svg:height="12.594166666667cm"><draw:image xlink:href="Pictures/35a7ca1549464a18e0d1de41af8ac9c9.jpg" xlink:type="simple" xlink:show="embed" xlink:actuate="onLoad"/></draw:frame></draw:a></text:p>
      <text:list text:style-name="List_20_1" text:continue-numbering="false">
        <text:list-item>
          <text:p text:style-name="List_20_1_Content_First"> In <text:span text:style-name="Plugin_Wrap_Span_Highlighted">Incoming Mail Server</text:span></text:p>
          <text:list text:style-name="List_20_1">
            <text:list-item>
              <text:p text:style-name="List_20_1_Content"> Host Name <text:span text:style-name="Source_20_Text">h12.hksx.com</text:span></text:p>
            </text:list-item>
            <text:list-item>
              <text:p text:style-name="List_20_1_Content"> User Name (input your own email address)</text:p>
            </text:list-item>
            <text:list-item>
              <text:p text:style-name="List_20_1_Content_Last"> Password (input your own password0</text:p>
            </text:list-item>
          </text:list>
        </text:list-item>
      </text:list>
      <text:p text:style-name="Text_20_body"><draw:a xlink:type="simple" xlink:href="https://cdn.sxl.net/25/251746948424.jpg"><draw:frame draw:style-name="media" draw:name="2" text:anchor-type="as-char" draw:z-index="2" svg:width="13.255625cm" svg:height="8.334375cm"><draw:image xlink:href="Pictures/5d64799eb92786c6937e4e3c4793e1ba.jpg" xlink:type="simple" xlink:show="embed" xlink:actuate="onLoad"/></draw:frame></draw:a></text:p>
      <text:list text:style-name="List_20_1" text:continue-numbering="false">
        <text:list-item>
          <text:p text:style-name="List_20_1_Content_First"> In <text:span text:style-name="Plugin_Wrap_Span_Highlighted">Outgoing Mail Server</text:span></text:p>
          <text:list text:style-name="List_20_1">
            <text:list-item>
              <text:p text:style-name="List_20_1_Content"> Host Name <text:span text:style-name="Source_20_Text">h12.hksx.com</text:span></text:p>
            </text:list-item>
            <text:list-item>
              <text:p text:style-name="List_20_1_Content"> User Name (input your own email address)</text:p>
            </text:list-item>
            <text:list-item>
              <text:p text:style-name="List_20_1_Content_Last"> Password (input your own password0</text:p>
            </text:list-item>
          </text:list>
        </text:list-item>
      </text:list>
      <text:p text:style-name="Text_20_body"><draw:a xlink:type="simple" xlink:href="https://cdn.sxl.net/25/251746948587.jpg"><draw:frame draw:style-name="media" draw:name="3" text:anchor-type="as-char" draw:z-index="3" svg:width="13.202708333333cm" svg:height="8.3872916666667cm"><draw:image xlink:href="Pictures/c63c2a68a874d07d6ea489e8672a07ab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tap Save</text:p>
        </text:list-item>
      </text:list>
      <text:p text:style-name="Text_20_body">On existing account</text:p>
      <text:p text:style-name="Text_20_body"><draw:a xlink:type="simple" xlink:href="https://cdn.sxl.net/25/251746948854.jpg"><draw:frame draw:style-name="media" draw:name="4" text:anchor-type="as-char" draw:z-index="4" svg:width="12.938125cm" svg:height="14.049375cm"><draw:image xlink:href="Pictures/b1dca9d271ef6200f53d4b5ffb76bb6f.jpg" xlink:type="simple" xlink:show="embed" xlink:actuate="onLoad"/></draw:frame></draw:a></text:p>
      <text:p text:style-name="Text_20_body">tap the SMTP server name<draw:a xlink:type="simple" xlink:href="https://cdn.sxl.net/25/251746949013.jpg"><draw:frame draw:style-name="media" draw:name="5" text:anchor-type="as-char" draw:z-index="5" svg:width="12.85875cm" svg:height="8.5195833333333cm"><draw:image xlink:href="Pictures/c71e357fb6c255982687064384b93140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tap the primary server</text:p>
        </text:list-item>
      </text:list>
      <text:p text:style-name="Text_20_body"><draw:a xlink:type="simple" xlink:href="https://cdn.sxl.net/25/251746949068.jpg"><draw:frame draw:style-name="media" draw:name="6" text:anchor-type="as-char" draw:z-index="6" svg:width="13.308541666667cm" svg:height="12.197291666667cm"><draw:image xlink:href="Pictures/1c4a4743f5e54fe837079ba3e0be37b2.jpg" xlink:type="simple" xlink:show="embed" xlink:actuate="onLoad"/></draw:frame></draw:a></text:p>
      <text:list text:style-name="List_20_1" text:continue-numbering="false">
        <text:list-item>
          <text:p text:style-name="List_20_1_Content_First"> Check Outgoing SMTP settings</text:p>
          <text:list text:style-name="List_20_1">
            <text:list-item>
              <text:p text:style-name="List_20_1_Content"> Use SSL is on</text:p>
            </text:list-item>
            <text:list-item>
              <text:p text:style-name="List_20_1_Content"> Authentication is Password</text:p>
            </text:list-item>
            <text:list-item>
              <text:p text:style-name="List_20_1_Content_Last"> Server Port is 587 (or 465)</text:p>
            </text:list-item>
          </text:list>
        </text:list-item>
      </text:list>
      <text:p text:style-name="Text_20_body"><draw:a xlink:type="simple" xlink:href="https://cdn.sxl.net/25/251746949115.jpg"><draw:frame draw:style-name="media" draw:name="7" text:anchor-type="as-char" draw:z-index="7" svg:width="13.043958333333cm" svg:height="19.05cm"><draw:image xlink:href="Pictures/92268d368724c8fde1790a51e7c31b61.jpg" xlink:type="simple" xlink:show="embed" xlink:actuate="onLoad"/></draw:frame></draw:a></text:p>
      <text:list text:style-name="List_20_1" text:continue-numbering="false">
        <text:list-item>
          <text:p text:style-name="List_20_1_Content_First"> Check Incoming POP settings</text:p>
          <text:list text:style-name="List_20_1">
            <text:list-item>
              <text:p text:style-name="List_20_1_Content"> Use SSL is on</text:p>
            </text:list-item>
            <text:list-item>
              <text:p text:style-name="List_20_1_Content"> Authentication is Password</text:p>
            </text:list-item>
            <text:list-item>
              <text:p text:style-name="List_20_1_Content"> Delete from server is Never</text:p>
            </text:list-item>
            <text:list-item>
              <text:p text:style-name="List_20_1_Content_Last"> Server Port is 995</text:p>
            </text:list-item>
          </text:list>
        </text:list-item>
      </text:list>
      <text:p text:style-name="Text_20_body"><draw:a xlink:type="simple" xlink:href="https://cdn.sxl.net/25/251746949325.jpg"><draw:frame draw:style-name="media" draw:name="8" text:anchor-type="as-char" draw:z-index="8" svg:width="13.202708333333cm" svg:height="18.229791666667cm"><draw:image xlink:href="Pictures/acdab2a2134337d94a96b2926da4c5df.jpg" xlink:type="simple" xlink:show="embed" xlink:actuate="onLoad"/></draw:frame></draw:a></text:p>
      <text:p text:style-name="Text_20_body"><draw:a xlink:type="simple" xlink:href="https://cdn.sxl.net/25/251746949375.jpg"><draw:frame draw:style-name="media" draw:name="9" text:anchor-type="as-char" draw:z-index="9" svg:width="13.149791666667cm" svg:height="20.293541666667cm"><draw:image xlink:href="Pictures/f4b6b1a319e8dc9d9da7a3d76a688f0b.jpg" xlink:type="simple" xlink:show="embed" xlink:actuate="onLoad"/></draw:frame></draw:a></text:p>
      <text:h text:style-name="Heading_20_2" text:outline-level="2"><text:bookmark-start text:name="__RefHeading___iphone_always_bcc_myself_and_change_signature_2"/><text:bookmark-start text:name="iphone_always_bcc_myself_and_change_signature"/>IPhone Always BCC myself and change Signature<text:bookmark-end text:name="__RefHeading___iphone_always_bcc_myself_and_change_signature_2"/><text:bookmark-end text:name="iphone_always_bcc_myself_and_change_signature"/></text:h>
      <text:list text:style-name="List_20_1" text:continue-numbering="false">
        <text:list-item>
          <text:p text:style-name="LastListParagraph_List_20_1_Content_First"> Open Settings &gt; Mail</text:p>
        </text:list-item>
      </text:list>
      <text:p text:style-name="Text_20_body"><draw:a xlink:type="simple" xlink:href="https://cdn.sxl.net/25/251746950153.jpg"><draw:frame draw:style-name="media" draw:name="10" text:anchor-type="as-char" draw:z-index="10" svg:width="13.123333333333cm" svg:height="11.165416666667cm"><draw:image xlink:href="Pictures/cb759d553c8be063676326cdd33c5fbe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Change settings here</text:p>
        </text:list-item>
      </text:list>
      <text:p text:style-name="Text_20_body"><draw:a xlink:type="simple" xlink:href="https://cdn.sxl.net/25/251746950275.jpg"><draw:frame draw:style-name="media" draw:name="11" text:anchor-type="as-char" draw:z-index="11" svg:width="13.043958333333cm" svg:height="14.790208333333cm"><draw:image xlink:href="Pictures/d79f7836cbab2f23a00929ad294598b4.jpg" xlink:type="simple" xlink:show="embed" xlink:actuate="onLoad"/></draw:frame></draw:a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10::24:35</meta:creation-date>
    <dc:creator>Generated</dc:creator>
    <dc:date>2026-08-16T10::24:35</dc:date>
    <dc:language>en-US</dc:language>
    <meta:editing-cycles>1</meta:editing-cycles>
    <meta:editing-duration>PT0S</meta:editing-duration>
    <dc:title>en:setup_iphone_english</dc:title>
  </office:meta>
</office:document-meta>
</file>