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0318b848b9724d89942367f02eb123.jpg"/>
  <manifest:file-entry manifest:media-type="image/jpeg" manifest:full-path="Pictures/1f5a8343c98cbf08e6fc4b891a9e2b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open_webmail_on_mobile_phone"/><text:bookmark-start text:name="__RefHeading___how_to_open_webmail_on_mobile_phone_1"/><text:bookmark-start text:name="how_to_open_webmail_on_mobile_phone"/>How to open WebMail on mobile phone<text:bookmark-end text:name="__RefHeading___how_to_open_webmail_on_mobile_phone_1"/><text:bookmark-end text:name="how_to_open_webmail_on_mobile_phone"/></text:h>
      <text:p text:style-name="Text_20_body">Our WebMail also works fine on mobile devices (android, iphone, ipad, tablets, TV box, etc.)Use the same method to login</text:p>
      <text:list text:style-name="List_20_1" text:continue-numbering="false">
        <text:list-item>
          <text:p text:style-name="List_20_1_Content_First"> Open a browser</text:p>
        </text:list-item>
        <text:list-item>
          <text:p text:style-name="List_20_1_Content"> type <text:span text:style-name="Source_20_Text">sxl.net/app</text:span> in the address bar</text:p>
        </text:list-item>
        <text:list-item>
          <text:p text:style-name="List_20_1_Content"> Click WebMail</text:p>
        </text:list-item>
        <text:list-item>
          <text:p text:style-name="List_20_1_Content"> Login with your email address and password</text:p>
        </text:list-item>
        <text:list-item>
          <text:p text:style-name="List_20_1_Content_Last"> Save your password on private phone.</text:p>
        </text:list-item>
      </text:list>
      <text:p text:style-name="Text_20_body">Most browser offer an “Add to Home Screen” option in it's menu</text:p>
      <text:list text:style-name="List_20_1" text:continue-numbering="false">
        <text:list-item>
          <text:p text:style-name="LastListParagraph_List_20_1_Content_First"> this is an example from Firefox for Android, but other browser have similar function (probably different wording)</text:p>
        </text:list-item>
      </text:list>
      <text:p text:style-name="Text_20_body"><draw:a xlink:type="simple" xlink:href="https://cdn.sxl.net/25/251746203811.jpg"><draw:frame draw:style-name="media" draw:name="0" text:anchor-type="as-char" draw:z-index="0" svg:width="16.007291666667cm" svg:height="12.85875cm"><draw:image xlink:href="Pictures/6c0318b848b9724d89942367f02eb123.jpg" xlink:type="simple" xlink:show="embed" xlink:actuate="onLoad"/></draw:frame></draw:a></text:p>
      <text:p text:style-name="Text_20_body">After add to home screen, it act like a normal phone app.<draw:a xlink:type="simple" xlink:href="https://cdn.sxl.net/25/251746203771.jpg"><draw:frame draw:style-name="media" draw:name="1" text:anchor-type="as-char" draw:z-index="1" svg:width="15.478125cm" svg:height="9.8689583333333cm"><draw:image xlink:href="Pictures/1f5a8343c98cbf08e6fc4b891a9e2bf9.jpg" xlink:type="simple" xlink:show="embed" xlink:actuate="onLoad"/></draw:frame></draw:a></text:p>
      <text:list text:style-name="List_20_1" text:continue-numbering="false">
        <text:list-item>
          <text:p text:style-name="List_20_1_Content_First"> This guy made a video on how to add any website to iPhone home screen: <text:a xlink:type="simple" xlink:href="https://youtu.be/vx0IGxVzYh4" text:style-name="Internet_20_link" text:visited-style-name="Visited_20_Internet_20_Link">https://youtu.be/vx0IGxVzYh4</text:a></text:p>
        </text:list-item>
        <text:list-item>
          <text:p text:style-name="List_20_1_Content_Last"> You could use this method to add WebMail to your home screen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40</meta:creation-date>
    <dc:creator>Generated</dc:creator>
    <dc:date>2026-08-16T10::29:40</dc:date>
    <dc:language>en-US</dc:language>
    <meta:editing-cycles>1</meta:editing-cycles>
    <meta:editing-duration>PT0S</meta:editing-duration>
    <dc:title>en:how_to_open_webmail_on_mobile_phone</dc:title>
  </office:meta>
</office:document-meta>
</file>