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0699edf74177f5d7829453696645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open_webmail_on_computer"/><text:bookmark-start text:name="__RefHeading___how_to_open_webmail_1"/><text:bookmark-start text:name="how_to_open_webmail"/>How to open WebMail<text:bookmark-end text:name="__RefHeading___how_to_open_webmail_1"/><text:bookmark-end text:name="how_to_open_webmail"/></text:h>
      <text:list text:style-name="Numbering_20_1" text:continue-numbering="false">
        <text:list-item>
          <text:p text:style-name="Numbering_20_1_Content_First"> open <text:a xlink:type="simple" xlink:href="https://mail.sxl.net" text:style-name="Internet_20_link" text:visited-style-name="Visited_20_Internet_20_Link">https://mail.sxl.net</text:a> in a web browser</text:p>
        </text:list-item>
        <text:list-item>
          <text:p text:style-name="Numbering_20_1_Content"> login with your full email address and password</text:p>
        </text:list-item>
        <text:list-item>
          <text:p text:style-name="Numbering_20_1_Content"> if you are using a private computer, click Save Password so that you don't need to type password everytime.</text:p>
        </text:list-item>
        <text:list-item>
          <text:p text:style-name="Numbering_20_1_Content_Last"> to change your Display Name and Signature</text:p>
        </text:list-item>
      </text:list>
      <text:p text:style-name="Text_20_body"><draw:a xlink:type="simple" xlink:href="https://cdn.sxl.net/25/251746202817.jpg"><draw:frame draw:style-name="media" draw:name="0" text:anchor-type="as-char" draw:z-index="0" svg:width="38.89375cm" style:rel-width="100%" svg:height="18.018125cm" style:rel-height="scale"><draw:image xlink:href="Pictures/f70699edf74177f5d7829453696645f0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3:57</meta:creation-date>
    <dc:creator>Generated</dc:creator>
    <dc:date>2026-08-16T10::23:57</dc:date>
    <dc:language>en-US</dc:language>
    <meta:editing-cycles>1</meta:editing-cycles>
    <meta:editing-duration>PT0S</meta:editing-duration>
    <dc:title>en:how_to_open_webmail_on_computer</dc:title>
  </office:meta>
</office:document-meta>
</file>