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ccf404b0413d1aa6698c49c62d3f00a.jpg"/>
  <manifest:file-entry manifest:media-type="image/jpeg" manifest:full-path="Pictures/fef0bdf7e4b0ee8e770c84364a702779.jpg"/>
  <manifest:file-entry manifest:media-type="image/jpeg" manifest:full-path="Pictures/e7c4435a2349e9c74222754a0dd077f6.jpg"/>
  <manifest:file-entry manifest:media-type="image/jpeg" manifest:full-path="Pictures/529356f2c9bf2f29e5c049dbe004b7f3.jpg"/>
  <manifest:file-entry manifest:media-type="image/jpeg" manifest:full-path="Pictures/625a5fc3edca5a8e7f0af8da10986fe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how_to_free_up_spaces_on_webmail"/><text:bookmark-start text:name="__RefHeading___how_to_free_up_spaces_on_server_mailboxes_1"/><text:bookmark-start text:name="how_to_free_up_spaces_on_server_mailboxes"/>How to free up spaces on server mailboxes<text:bookmark-end text:name="__RefHeading___how_to_free_up_spaces_on_server_mailboxes_1"/><text:bookmark-end text:name="how_to_free_up_spaces_on_server_mailboxes"/></text:h>
      <text:list text:style-name="List_20_1" text:continue-numbering="false">
        <text:list-item>
          <text:p text:style-name="LastListParagraph_List_20_1_Content_First"> delete a few large message rather than delete a lot of small mails</text:p>
        </text:list-item>
      </text:list>
      <text:h text:style-name="Heading_20_3" text:outline-level="3"><text:bookmark-start text:name="__RefHeading___clean_up_junk_and_trash_2"/><text:bookmark-start text:name="clean_up_junk_and_trash"/>Clean up Junk and Trash<text:bookmark-end text:name="__RefHeading___clean_up_junk_and_trash_2"/><text:bookmark-end text:name="clean_up_junk_and_trash"/></text:h>
      <text:p text:style-name="Text_20_body">First, login to webmail (see <text:a xlink:type="simple" xlink:href="https://wiki.sxl.net/en:how_to_open_webmail_on_computer" text:style-name="Internet_20_link" text:visited-style-name="Visited_20_Internet_20_Link">How to open WebMail on computer</text:a>)</text:p>
      <text:p text:style-name="Text_20_body">Select the Junk mailbox, click the mailbox menu on top, select Empty<draw:a xlink:type="simple" xlink:href="https://cdn.sxl.net/25/251746644987.jpg"><draw:frame draw:style-name="media" draw:name="0" text:anchor-type="as-char" draw:z-index="0" svg:width="13.335cm" svg:height="10.133541666667cm"><draw:image xlink:href="Pictures/bccf404b0413d1aa6698c49c62d3f00a.jpg" xlink:type="simple" xlink:show="embed" xlink:actuate="onLoad"/></draw:frame></draw:a></text:p>
      <text:p text:style-name="Text_20_body">Do it again for the Trash mailbox</text:p>
      <text:h text:style-name="Heading_20_3" text:outline-level="3"><text:bookmark-start text:name="__RefHeading___clean_up_inbox_and_sent_3"/><text:bookmark-start text:name="clean_up_inbox_and_sent"/>Clean up Inbox and Sent<text:bookmark-end text:name="__RefHeading___clean_up_inbox_and_sent_3"/><text:bookmark-end text:name="clean_up_inbox_and_sent"/></text:h>
      <text:p text:style-name="Text_20_body">Select Inbox</text:p>
      <text:list text:style-name="List_20_1" text:continue-numbering="false">
        <text:list-item>
          <text:p text:style-name="LastListParagraph_List_20_1_Content_First"> Click Options on top</text:p>
        </text:list-item>
      </text:list>
      <text:p text:style-name="Text_20_body"><draw:a xlink:type="simple" xlink:href="https://cdn.sxl.net/25/251746645150.jpg"><draw:frame draw:style-name="media" draw:name="1" text:anchor-type="as-char" draw:z-index="1" svg:width="8.9958333333333cm" style:rel-width="100%" svg:height="2.06375cm" style:rel-height="scale"><draw:image xlink:href="Pictures/fef0bdf7e4b0ee8e770c84364a702779.jpg" xlink:type="simple" xlink:show="embed" xlink:actuate="onLoad"/></draw:frame></draw:a></text:p>
      <text:list text:style-name="List_20_1" text:continue-numbering="false">
        <text:list-item>
          <text:p text:style-name="LastListParagraph_List_20_1_Content_First"> Sort by Size, Decending</text:p>
        </text:list-item>
      </text:list>
      <text:p text:style-name="Text_20_body"><draw:a xlink:type="simple" xlink:href="https://cdn.sxl.net/25/251746645277.jpg"><draw:frame draw:style-name="media" draw:name="2" text:anchor-type="as-char" draw:z-index="2" svg:width="14.181666666667cm" svg:height="8.2285416666667cm"><draw:image xlink:href="Pictures/e7c4435a2349e9c74222754a0dd077f6.jpg" xlink:type="simple" xlink:show="embed" xlink:actuate="onLoad"/></draw:frame></draw:a></text:p>
      <text:list text:style-name="List_20_1" text:continue-numbering="false">
        <text:list-item>
          <text:p text:style-name="List_20_1_Content_First"> While holding the <text:span text:style-name="Plugin_Keyboard___keyboard">Shift</text:span> or <text:span text:style-name="Plugin_Keyboard___keyboard">Ctrl</text:span>, select some biggest messages you want to delete</text:p>
        </text:list-item>
        <text:list-item>
          <text:p text:style-name="List_20_1_Content_Last"> click the Delete button</text:p>
        </text:list-item>
      </text:list>
      <text:p text:style-name="Text_20_body"><draw:a xlink:type="simple" xlink:href="https://cdn.sxl.net/25/251746645658.jpg"><draw:frame draw:style-name="media" draw:name="3" text:anchor-type="as-char" draw:z-index="3" svg:width="18.229791666667cm" style:rel-width="100%" svg:height="12.012083333333cm" style:rel-height="scale"><draw:image xlink:href="Pictures/529356f2c9bf2f29e5c049dbe004b7f3.jpg" xlink:type="simple" xlink:show="embed" xlink:actuate="onLoad"/></draw:frame></draw:a></text:p>
      <text:list text:style-name="List_20_1" text:continue-numbering="false">
        <text:list-item>
          <text:p text:style-name="List_20_1_Content_First"> Do the same for Sent folder</text:p>
        </text:list-item>
        <text:list-item>
          <text:p text:style-name="List_20_1_Content"> After deleted messages, empty the Trash folder</text:p>
        </text:list-item>
        <text:list-item>
          <text:p text:style-name="List_20_1_Content_Last"> After few minutes (not immediately), notice the free space changed</text:p>
        </text:list-item>
      </text:list>
      <text:p text:style-name="Text_20_body"><draw:a xlink:type="simple" xlink:href="https://cdn.sxl.net/25/251746645809.jpg"><draw:frame draw:style-name="media" draw:name="4" text:anchor-type="as-char" draw:z-index="4" svg:width="11.059583333333cm" svg:height="4.445cm"><draw:image xlink:href="Pictures/625a5fc3edca5a8e7f0af8da10986fed.jpg" xlink:type="simple" xlink:show="embed" xlink:actuate="onLoad"/></draw:frame></draw:a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2::22:01</meta:creation-date>
    <dc:creator>Generated</dc:creator>
    <dc:date>2026-08-16T12::22:01</dc:date>
    <dc:language>en-US</dc:language>
    <meta:editing-cycles>1</meta:editing-cycles>
    <meta:editing-duration>PT0S</meta:editing-duration>
    <dc:title>en:how_to_free_up_spaces_on_webmail</dc:title>
  </office:meta>
</office:document-meta>
</file>