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270a0acdbbc86683de2799c0d824e3b.jpg"/>
  <manifest:file-entry manifest:media-type="image/jpeg" manifest:full-path="Pictures/29ce84f94751095b5100be56b2f08252.jpg"/>
  <manifest:file-entry manifest:media-type="image/jpeg" manifest:full-path="Pictures/216a33c9dd9ecfc8b1db3aaac567707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how_to_change_email_password_auto-reply_forward_etc"/><text:bookmark-start text:name="__RefHeading___how_to_change_email_password_auto-reply_forward_etc_1"/><text:bookmark-start text:name="how_to_change_email_password_auto-reply_forward_etc"/>How to change email password, auto-reply, forward, etc.<text:bookmark-end text:name="__RefHeading___how_to_change_email_password_auto-reply_forward_etc_1"/><text:bookmark-end text:name="how_to_change_email_password_auto-reply_forward_etc"/></text:h>
      <text:p text:style-name="Text_20_body">如何更改电子邮件密码、自动回复、转发等。</text:p>
      <text:p text:style-name="Text_20_body">open <text:a xlink:type="simple" xlink:href="https://sxl.net" text:style-name="Internet_20_link" text:visited-style-name="Visited_20_Internet_20_Link">https://sxl.net</text:a> and then click the gear and then Control Panel打开 <text:a xlink:type="simple" xlink:href="https://sxl.net" text:style-name="Internet_20_link" text:visited-style-name="Visited_20_Internet_20_Link">https://sxl.net</text:a>，然后单击齿轮，然后单击控制面板<draw:a xlink:type="simple" xlink:href="https://cdn.sxl.net/25/251746201852.jpg"><draw:frame draw:style-name="media" draw:name="0" text:anchor-type="as-char" draw:z-index="0" svg:width="19.605625cm" style:rel-width="100%" svg:height="22.277916666667cm" style:rel-height="scale"><draw:image xlink:href="Pictures/f270a0acdbbc86683de2799c0d824e3b.jpg" xlink:type="simple" xlink:show="embed" xlink:actuate="onLoad"/></draw:frame></draw:a></text:p>
      <text:p text:style-name="Text_20_body">login with your email address and email password使用您的电邮地址和电邮密码登录<draw:a xlink:type="simple" xlink:href="https://cdn.sxl.net/25/251746201943.jpg"><draw:frame draw:style-name="media" draw:name="1" text:anchor-type="as-char" draw:z-index="1" svg:width="12.329583333333cm" svg:height="9.286875cm"><draw:image xlink:href="Pictures/29ce84f94751095b5100be56b2f08252.jpg" xlink:type="simple" xlink:show="embed" xlink:actuate="onLoad"/></draw:frame></draw:a></text:p>
      <text:p text:style-name="Text_20_body">on left side of the screen, click what you want to change在屏幕左侧，单击要更改的内容<draw:a xlink:type="simple" xlink:href="https://cdn.sxl.net/25/251746202140.jpg"><draw:frame draw:style-name="media" draw:name="2" text:anchor-type="as-char" draw:z-index="2" svg:width="8.7047916666667cm" style:rel-width="100%" svg:height="8.969375cm" style:rel-height="scale"><draw:image xlink:href="Pictures/216a33c9dd9ecfc8b1db3aaac567707f.jpg" xlink:type="simple" xlink:show="embed" xlink:actuate="onLoad"/></draw:frame></draw:a></text:p>
      <text:p text:style-name="Text_20_body">点 Password 可以改密码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fter save, it take 1 minute to effective保存后, 要等1分钟才生效. </text:p></table:table-cell></table:table-row></table:table></draw:text-box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0::29:40</meta:creation-date>
    <dc:creator>Generated</dc:creator>
    <dc:date>2026-08-16T10::29:40</dc:date>
    <dc:language>en-US</dc:language>
    <meta:editing-cycles>1</meta:editing-cycles>
    <meta:editing-duration>PT0S</meta:editing-duration>
    <dc:title>en:how_to_change_email_password_auto-reply_forward_etc</dc:title>
  </office:meta>
</office:document-meta>
</file>